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декабрьский-пленум-московского-городского-совета-ветеранов-войны-и-труда"/>Декабрьский Пленум Московского городского совета ветеранов войны и труда<text:bookmark-end text:name="декабрьский-пленум-московского-городского-совета-ветеранов-войны-и-труда"/></text:h>
      <text:p text:style-name="First_20_paragraph">29.01.2014</text:p>
      <text:p text:style-name="Text_20_body">На Пленуме присутствовали представители всех окружных и районных ветеранских организаций города. Москвы, в том числе и от РСВ «Очаково-Матвеевское».</text:p>
      <text:p text:style-name="Text_20_body">С докладом «О задачах ветеранских организаций в подготовке празднования 70-й годовщины Великой Победы» на пленуме выступил 1-ый зам. председателя Городского совета ветеранов Пашков Геннадий Иванович.<text:line-break/><text:line-break/>Он сказал, что в настоящее время намечен целый комплекс мероприятий, направленный на выполнение Распоряжения Правительства Москвы от 25 июня 2013 г. № 339-РП « О подготовке и организации празднования 70-годовщины Великой Победы в Великой Отечественной войне 1941-1945 г.г.».</text:p>
      <text:p text:style-name="Text_20_body">Учитывая, что на сегодняшний день в Москве осталось всего 30 тыс. фронтовиков и 110 тыс. тружеников тыла, эта работа является очень важной и актуальной.</text:p>
      <text:p text:style-name="Text_20_body">Поэтому особое внимание в докладе было уделено самым приоритетным направлениям в работе на ближайший период, а именно:</text:p>
      <text:list text:style-name="L1">
        <text:list-item>
          <text:p text:style-name="P1">улучшению социально-экономических условий жизни ветеранов Великой Отечественной войны;</text:p>
        </text:list-item>
        <text:list-item>
          <text:p text:style-name="P1">вопросам здравоохранения и качественному медицинскому обслуживанию. ветеранов;</text:p>
        </text:list-item>
        <text:list-item>
          <text:p text:style-name="P1">проведению памятно-мемориальных мероприятий ко всем знаменательным датам страны;</text:p>
        </text:list-item>
        <text:list-item>
          <text:p text:style-name="P1">патриотическому и нравственному воспитанию молодежи.</text:p>
        </text:list-item>
      </text:list>
      <text:p text:style-name="First_20_paragraph">Представители Советов ветеранов различных округов и районов Москвы, принимавшие участие в прениях, были единодушны в том, что Советы ветеранов должны продолжать активную работу в этом направлении, адресно и постоянно поддерживая всех участников войны.</text:p>
      <text:p text:style-name="Text_20_body"><text:span text:style-name="T1">Забота о поколении победителей – главная задача в преддверии</text:span><text:line-break/><text:span text:style-name="T1">70-летия Великой Победы!</text:span></text:p>
      <text:p text:style-name="Text_20_body"><text:line-break/></text:p>
      <text:p text:style-name="Text_20_body">Адрес страницы: <text:a xlink:type="simple" xlink:href="http://ochakovo.mos.ru/soc/veteran/news/detail/937936.html" office:name=""><text:span text:style-name="Definition">http://ochakovo.mos.ru/soc/veteran/news/detail/937936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8T16:46:30Z</meta:creation-date>
    <dc:date>2023-07-18T16:46:30Z</dc:date>
  </office:meta>
</office:document-meta>
</file>