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предложили-проводить-в-компаниях-москвы-мероприятия-по-профориентации-в-рамках-акции-день-без-турникетов"/>«Активные граждане» предложили проводить в компаниях Москвы мероприятия по профориентации в рамках акции «День без турникетов»<text:bookmark-end text:name="активные-граждане-предложили-проводить-в-компаниях-москвы-мероприятия-по-профориентации-в-рамках-акции-день-без-турникетов"/></text:h>
      <text:p text:style-name="First_20_paragraph">17.05.2021</text:p>
      <text:p text:style-name="Text_20_body">Жители Москвы предложили проводить в компаниях и на предприятиях города мероприятия по профориентации в рамках акции «День без турникетов». Об этом сообщил руководитель Департамента предпринимательства и инновационного развития Алексей Фурсин.</text:p>
      <text:p text:style-name="Text_20_body">Такой формат станет полезным для тех, кто хочет найти или сменить работу.</text:p>
      <text:p text:style-name="Text_20_body">За новое направление акции проголосовали участники проекта «Активный гражданин» — около 215 тысяч человек. Напомним, что проект «Активный гражданин» был создан для онлайн-голосований по вопросам городского развития. С 2014 года к нему присоединились более пяти миллионов человек.</text:p>
      <text:p text:style-name="Text_20_body">Напомним, что акция «День без турникетов» проводится уже более восьми лет. Ее участниками стали более 120 тысяч жителей и гостей города.</text:p>
      <text:p text:style-name="Text_20_body">«С каждым годом интерес к акции растет, и, чтобы идти в ногу со временем, мы работаем над совершенствованием проекта, а с помощью голосования москвичи активно в этом помогают», — подчеркнул Фурсин.</text:p>
      <text:p text:style-name="Text_20_body">Фото: mos.ru</text:p>
      <text:p text:style-name="Text_20_body"><text:line-break/></text:p>
      <text:p text:style-name="Text_20_body">Адрес страницы: <text:a xlink:type="simple" xlink:href="http://ochakovo.mos.ru/presscenter/news/detail/9953163.html" office:name=""><text:span text:style-name="Definition">http://ochakovo.mos.ru/presscenter/news/detail/9953163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08:18Z</meta:creation-date>
    <dc:date>2023-07-13T04:08:18Z</dc:date>
  </office:meta>
</office:document-meta>
</file>