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роводят-конкурс-для-посетителей-бесплатных-экскурсий-по-районам"/>В Москве проводят конкурс для посетителей бесплатных экскурсий по районам<text:bookmark-end text:name="в-москве-проводят-конкурс-для-посетителей-бесплатных-экскурсий-по-районам"/></text:h>
      <text:p text:style-name="First_20_paragraph">17.09.2020</text:p>
      <text:p text:style-name="Text_20_body">В Москве проходит конкурс для тех, кто посетит бесплатные пешеходные экскурсии по районам столицы. Организатор конкурса – программа «Мой район».</text:p>
      <text:p text:style-name="Text_20_body">Правила участия очень простые: нужно выбрать тур по любому району Москвы на сайте <text:a xlink:type="simple" xlink:href="https://izi.travel/ru" office:name=""><text:span text:style-name="Definition">izi.travel</text:span></text:a>, сходить на экскурсию и потом поделиться впечатлениями от нее в соцсетях, сопроводив посты хэштегом #гидмоегорайона.</text:p>
      <text:p text:style-name="Text_20_body">Победитель – его 7 октября выберет рандомайзер – получит лимитированную карту «Тройка» с изображением парка «Ходынское поле», обустроенного в рамках программы «Мой район».</text:p>
      <text:p text:style-name="Text_20_body">Напомним, в рамках нового онлайн-проекта <text:a xlink:type="simple" xlink:href="https://tech.cdp.events/moscow_walk" office:name=""><text:span text:style-name="Definition">«Я шагаю по району»</text:span></text:a> на платформе <text:a xlink:type="simple" xlink:href="https://izi.travel/ru" office:name=""><text:span text:style-name="Definition">izi.travel</text:span></text:a> размещены бесплатные аудиогиды с тематическими пешими маршрутами достопримечательностям московских районов. Ими можно пользоваться во время пеших и велосипедных прогулок или поездок на общественном транспорте.</text:p>
      <text:p text:style-name="Text_20_body">Сейчас с помощью аудиогида можно прогуляться по пяти районам: Хорошевский, Нагатинский Затон, Очаково-Матвеевское, Бибирево и Отрадное.</text:p>
      <text:p text:style-name="Text_20_body">mos.ru</text:p>
      <text:p text:style-name="Text_20_body"><text:line-break/></text:p>
      <text:p text:style-name="Text_20_body">Адрес страницы: <text:a xlink:type="simple" xlink:href="http://ochakovo.mos.ru/presscenter/news/detail/9246411.html" office:name=""><text:span text:style-name="Definition">http://ochakovo.mos.ru/presscenter/news/detail/9246411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31T17:35:04Z</meta:creation-date>
    <dc:date>2023-07-31T17:35:04Z</dc:date>
  </office:meta>
</office:document-meta>
</file>