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рошедших-выходных-состоялись-матчи-первенства-москвы-2020-года-по-регби"/>На прошедших выходных состоялись матчи «Первенства Москвы 2020 года по регби»<text:bookmark-end text:name="на-прошедших-выходных-состоялись-матчи-первенства-москвы-2020-года-по-регби"/></text:h>
      <text:p text:style-name="First_20_paragraph">09.09.2020</text:p>
      <text:p text:style-name="Text_20_body">В столице прошли матчи «Первенства Москвы 2020 года по регби» 5-6 сентября.</text:p>
      <text:p text:style-name="Text_20_body">Так, в субботу молодёжный состав «Славы» на своем поле принимал молодёжку РК ЦСКА в рамках «Первенства Москвы. Высший дивизион». Матч завершился со счетом 29:19 в пользу принимающей стороны. Славяне вели игру на протяжении всего времени.</text:p>
      <text:p text:style-name="Text_20_body">В «Первенстве Москвы, 1 дивизиона», прошли четыре игры 6-го тура. На стадионе «РУДН» состоялся матч между МГУ — «Олимп», завершившийся со счетом 19:51. Матч стал своеобразным бенефисом игрока «Олимпа» Вадима Буряка. Он принес своей команде 27 очков. Теперь регбистам МГД придется приложить много усилий, чтобы исправить ситуацию в первенстве.</text:p>
      <text:p text:style-name="Text_20_body">Также состоялся матч между командами МИФИ – «Warriors», который завершился со счетом 12:41.</text:p>
      <text:p text:style-name="Text_20_body">На поле стадиона СК «Вымпел» «Московские Драконы» принимали «Спартак». Игра закончилась со счетом 34:6 в пользу принимающей стороны. В игре отлично проявил себя лидер гонки бомбардиров 1 дивизиона Александр Новиков.</text:p>
      <text:p text:style-name="Text_20_body">Столкнулись и команды ЛРК ВВА (Монино) – «Сокол» (Ступино). Монинские регбисты одержали победу, которая позволила им подняться на 3-е место в дивизионе.</text:p>
      <text:p text:style-name="Text_20_body">Также три матча состоялись в «Первенстве Москвы, 2 дивизиона».</text:p>
      <text:p text:style-name="Text_20_body">Это «Гранит» - «Малоярославец» (34:5), «Русичи» (Дмитров) – «Армейцы -2» (0:58) и «Академия регби» - «Автозаводцы» (11:17).</text:p>
      <text:p text:style-name="Text_20_body">Больше новостей московского регби можно найти на <text:a xlink:type="simple" xlink:href="http://rugbymoscow.ru/" office:name=""><text:span text:style-name="Definition">сайте</text:span></text:a> Федерации регби Москвы.</text:p>
      <text:p text:style-name="Text_20_body">mos.ru</text:p>
      <text:p text:style-name="Text_20_body"><text:line-break/></text:p>
      <text:p text:style-name="Text_20_body">Адрес страницы: <text:a xlink:type="simple" xlink:href="http://ochakovo.mos.ru/presscenter/news/detail/9217907.html" office:name=""><text:span text:style-name="Definition">http://ochakovo.mos.ru/presscenter/news/detail/9217907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12T21:15:50Z</meta:creation-date>
    <dc:date>2024-05-12T21:15:50Z</dc:date>
  </office:meta>
</office:document-meta>
</file>