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енщин-с-праздником-поздравят-в-доме-культуры-планета"/>Женщин с праздником поздравят в доме культуры «Планета»<text:bookmark-end text:name="женщин-с-праздником-поздравят-в-доме-культуры-планета"/></text:h>
      <text:p text:style-name="First_20_paragraph">05.03.2020</text:p>
      <text:p text:style-name="Text_20_body">Дом культуры «Планета» приглашает на праздничный концерт, посвященный Международному женскому дню. Он состоится 6 марта в 19:00.<text:line-break/><text:line-break/>В преддверии первого весеннего праздника воспитанники студий ДК «Планета» и клуба «Дельфин» соберутся вместе, чтобы поздравить своих мам и бабушек. В рамках концертной программы будут исполнены самые лучшие вокальные и хореографические номера.<text:line-break/><text:line-break/>«Планета» находится по адресу: Очаковское шоссе, д. 21, к. 2.<text:line-break/><text:line-break/>Сегодня, 5 марта, в этом учреждении пройдет праздничный концерт «Любимой мамочке». Для гостей выступит коллектив «Зернышко», сообщается на сайте территориальной клубной системы «Планета».</text:p>
      <text:p text:style-name="Text_20_body"><text:line-break/></text:p>
      <text:p text:style-name="Text_20_body">Адрес страницы: <text:a xlink:type="simple" xlink:href="http://ochakovo.mos.ru/presscenter/news/detail/8740135.html" office:name=""><text:span text:style-name="Definition">http://ochakovo.mos.ru/presscenter/news/detail/8740135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05T10:48:22Z</meta:creation-date>
    <dc:date>2024-06-05T10:48:22Z</dc:date>
  </office:meta>
</office:document-meta>
</file>