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центров-госуслуг-примут-участие-в-ролевом-тренинге-по-общению-с-посетителями-инвалидами"/>Сотрудники центров госуслуг примут участие в ролевом тренинге по общению с посетителями-инвалидами<text:bookmark-end text:name="сотрудники-центров-госуслуг-примут-участие-в-ролевом-тренинге-по-общению-с-посетителями-инвалидами"/></text:h>
      <text:p text:style-name="First_20_paragraph">27.07.2016</text:p>
      <text:p text:style-name="Text_20_body"><text:span text:style-name="T1">Тренинг позволит сотрудникам центров поставить себя на место посетителей с ограниченными возможностями здоровья</text:span></text:p>
      <text:p text:style-name="Text_20_body">Центры госуслуг Москвы совместно с общественными организациями инвалидов разработали специальный тренинг для своих сотрудников. Он состоит из нескольких частей. Первая – практическая. Участники команд выбирают роли: посетителя с инвалидностью (по зрению, слуху либо с нарушением опорно-двигательного аппарата), сопровождающего, сотрудника центра и наблюдателя, задача которого – фиксировать впечатления и делать участникам замечания. Команды должны пройти путь посетителя-инвалида от входа в центр до получения услуги. Вторая часть тренинга – обсуждение полученного опыта с участием экспертов из общественных организаций инвалидов.</text:p>
      <text:p text:style-name="Text_20_body">– Тренинг позволит сотрудникам наших центров погрузиться в опыт человека с инвалидностью, поставить себя на его место, почувствовать его переживания, – говорится в сообщении пресс-службы центров госуслуг Москвы. – Важно сформировать у специалистов навык общения без страхов и стереотипов. И именно тогда будет понимание, как правильно общаться и помогать посетителям, требующим особого внимания.</text:p>
      <text:p text:style-name="Text_20_body">В ближайшее время методику проведения тренинга доработают, и он будет внедрен в программу обучения специалистов центров госуслуг.</text:p>
      <text:p text:style-name="Text_20_body">Петр Иванов</text:p>
      <text:p text:style-name="Text_20_body"><text:line-break/></text:p>
      <text:p text:style-name="Text_20_body">Адрес страницы: <text:a xlink:type="simple" xlink:href="http://ochakovo.mos.ru/presscenter/news/detail/3425433.html" office:name=""><text:span text:style-name="Definition">http://ochakovo.mos.ru/presscenter/news/detail/3425433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5:02:49Z</meta:creation-date>
    <dc:date>2024-09-25T05:02:49Z</dc:date>
  </office:meta>
</office:document-meta>
</file>