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лачивать-парковку-необходимо-своевременно-и-правильно"/>Оплачивать парковку необходимо своевременно и правильно<text:bookmark-end text:name="оплачивать-парковку-необходимо-своевременно-и-правильно"/></text:h>
      <text:p text:style-name="First_20_paragraph">26.05.2016</text:p>
      <text:p text:style-name="Text_20_body"><text:line-break/></text:p>
      <text:p text:style-name="Text_20_body">Адрес страницы: <text:a xlink:type="simple" xlink:href="http://ochakovo.mos.ru/presscenter/news/detail/3022735.html" office:name=""><text:span text:style-name="Definition">http://ochakovo.mos.ru/presscenter/news/detail/3022735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29T03:47:53Z</meta:creation-date>
    <dc:date>2024-04-29T03:47:53Z</dc:date>
  </office:meta>
</office:document-meta>
</file>