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ысяч-историй-участников-войны-и-тружеников-тыла-содержит-книга-памяти-бессмертный-полк-москва"/>137 тысяч историй участников войны и тружеников тыла содержит книга памяти «Бессмертный полк – Москва»<text:bookmark-end text:name="тысяч-историй-участников-войны-и-тружеников-тыла-содержит-книга-памяти-бессмертный-полк-москва"/></text:h>
      <text:p text:style-name="First_20_paragraph">17.03.2016</text:p>
      <text:p text:style-name="Text_20_body"><text:span text:style-name="T1">На прошедшей 16 марта пресс-конференции</text:span> <text:span text:style-name="T1">оргкомитет общественной организации «Бессмертный полк – Москва» заявил о том, что обратился к Президенту РФ Владимиру Путину с просьбой разрешить пройти через Красную площадь шествию в честь Дня Победы.</text:span></text:p>
      <text:p text:style-name="Text_20_body">Руководитель организации Николай Земцов склонен думать, что решение вопроса будет положительным. «Мы надеемся, что Президент нас поддержит», – отметил он. Помимо этого, отвечая на вопрос о том, какое количество участников шествия ожидается в этом году, Земцов предположил, что их будет не меньше, чем в прошлом. Напомним, в день празднования 70-летия Победы по улицам столицы прошло не менее полумиллиона человек.</text:p>
      <text:p text:style-name="Text_20_body">Также руководитель организации «Бессмертный полк – Москва» уведомил, что с 16 марта начала работать электронная книга памяти Москвы. Это обновленная версия, в которую были добавлены новые вкладки, и стало проще и удобнее заполнять карточку ветерана. По словам Земцова, сейчас в книге памяти Москвы уже записано 137 тысяч историй участников Великой Отечественной войны и тружеников тыла. В свою очередь присутствовавшая на пресс-конференции директор ГБУ МФЦ Москвы Елена Громова сообщила о том, что жители столицы могут обратиться в центры госуслуг «Мои документы», где им всегда помогут добавить истории их родственников и знакомых в электронную книгу памяти «Бессмертный полк – Москва».</text:p>
      <text:p text:style-name="Text_20_body">Валерий Кузнецов</text:p>
      <text:p text:style-name="Text_20_body"><text:line-break/></text:p>
      <text:p text:style-name="Text_20_body">Адрес страницы: <text:a xlink:type="simple" xlink:href="http://ochakovo.mos.ru/presscenter/news/detail/2612376.html" office:name=""><text:span text:style-name="Definition">http://ochakovo.mos.ru/presscenter/news/detail/2612376.html</text:span></text:a></text:p>
      <text:p text:style-name="Text_20_body"><text:a xlink:type="simple" xlink:href="http://ochakovo.mos.ru" office:name=""><text:span text:style-name="Definition">Управа района Очаково-Матвеев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3T15:46:35Z</meta:creation-date>
    <dc:date>2024-05-03T15:46:35Z</dc:date>
  </office:meta>
</office:document-meta>
</file>