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зао-стало-проще-зарегистрировать-рождение-ребенка"/>Жителям ЗАО стало проще зарегистрировать рождение ребенка<text:bookmark-end text:name="жителям-зао-стало-проще-зарегистрировать-рождение-ребенка"/></text:h>
      <text:p text:style-name="First_20_paragraph">03.03.2016</text:p>
      <text:p text:style-name="Text_20_body"><text:span text:style-name="T1">А также оформить соответствующую единовременную выплату</text:span></text:p>
      <text:p text:style-name="Text_20_body">Регистрация рождения, отцовства и смерти не только в ЗАГСах, но и в центрах «Мои документы» — услуга, стартовавшая в Москве еще в мае минувшего года. Тогда проект был запущен на 29 площадках (в ЗАО — в Крылатском, Солнцево и Фили-Давыдково) и вызвал единодушное одобрение у населения. С 1 марта этого года он заработал еще в 31 столичном МФЦ, включая расположенные на западе Москвы в районах Проспект Вернадского и Тропарево-Никулино.</text:p>
      <text:p text:style-name="Text_20_body">Напомним, что все 120 городских центров госуслуг работают ежедневно с 8:00 до 20:00 без перерыва, при этом обслуживание осуществляется по экстерриториальному принципу, то есть без привязки к месту регистрации в Москве.</text:p>
      <text:p text:style-name="Text_20_body">Что касается заявления на получение единовременного пособия в связи с рождением или усыновлением ребенка и оформления соответствующей выплаты, то с 1 марта это можно сделать только в электронном виде — на <text:a xlink:type="simple" xlink:href="https://pgu.mos.ru/ru/" office:name=""><text:span text:style-name="Definition">портале госуслуг</text:span></text:a>. При возникновении трудностей консультанты столичных МФЦ всегда помогут зарегистрироваться на интернет-ресурсе и оформить необходимые документы.</text:p>
      <text:p text:style-name="Text_20_body"><text:span text:style-name="T2">Вадим Алексеев</text:span></text:p>
      <text:p text:style-name="Text_20_body"><text:line-break/></text:p>
      <text:p text:style-name="Text_20_body">Адрес страницы: <text:a xlink:type="simple" xlink:href="http://ochakovo.mos.ru/presscenter/news/detail/2572886.html" office:name=""><text:span text:style-name="Definition">http://ochakovo.mos.ru/presscenter/news/detail/2572886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5:02:39Z</meta:creation-date>
    <dc:date>2024-09-25T05:02:39Z</dc:date>
  </office:meta>
</office:document-meta>
</file>