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длить-абонементы-на-парковки-со-шлагбаумом-на-декабрь-можно-до-25-ноября"/>Продлить абонементы на парковки со шлагбаумом на декабрь можно до 25 ноября<text:bookmark-end text:name="продлить-абонементы-на-парковки-со-шлагбаумом-на-декабрь-можно-до-25-ноября"/></text:h>
      <text:p text:style-name="First_20_paragraph">22.11.2021</text:p>
      <text:p text:style-name="Text_20_body">25 ноября заканчивается период продления абонементов на парковки со шлагбаумом на декабрь. С 26 ноября все места, на которые абонемент не продлили, поступят в общую продажу.</text:p>
      <text:p text:style-name="Text_20_body"><text:line-break/></text:p>
      <text:p text:style-name="Text_20_body">Купить абонемент на выбранную парковку на декабрь можно будет до 10 декабря на сайте <text:a xlink:type="simple" xlink:href="https://app.aif.ru/owa/redir.aspx?C=M6CW2rNUVFCcxdmEk1vpqvaa4hcN125OZG9OX6_4RWEK36KGTa7ZCA..&amp;URL=http%3a%2f%2fparking.mos.ru" office:name=""><text:span text:style-name="Definition">parking.mos.ru</text:span></text:a> во вкладке «Абонементные плоскостные парковки» раздела «Парковки со шлагбаумом». При заполнении заявки необходимо указать номер своей «Тройки» – новые абонементы можно записать только на «Тройку», парковочные ключи больше не выдаются.</text:p>
      <text:p text:style-name="Text_20_body"><text:line-break/></text:p>
      <text:p text:style-name="Text_20_body">Адреса парковок, количество мест и тарифы на абонементы можно узнать на сайте <text:a xlink:type="simple" xlink:href="https://app.aif.ru/owa/redir.aspx?C=M6CW2rNUVFCcxdmEk1vpqvaa4hcN125OZG9OX6_4RWEK36KGTa7ZCA..&amp;URL=http%3a%2f%2fparking.mos.ru" office:name=""><text:span text:style-name="Definition">parking.mos.ru</text:span></text:a> в разделе «Парковки со шлагбаумом». Ответы на вопросы о парковках можно получить также в контакт-центре «Московский транспорт» по телефонам: 3210 (с мобильного) или +7 495 539 5454.</text:p>
      <text:p text:style-name="Text_20_body"><text:line-break/></text:p>
      <text:p text:style-name="Text_20_body">Адрес страницы: <text:a xlink:type="simple" xlink:href="http://ochakovo.mos.ru/presscenter/news/detail/2415211.html" office:name=""><text:span text:style-name="Definition">http://ochakovo.mos.ru/presscenter/news/detail/2415211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00:49:55Z</meta:creation-date>
    <dc:date>2023-06-28T00:49:55Z</dc:date>
  </office:meta>
</office:document-meta>
</file>