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ы-госуслуг-перешли-на-семь-семерок"/>Центры госуслуг перешли на семь семерок<text:bookmark-end text:name="центры-госуслуг-перешли-на-семь-семерок"/></text:h>
      <text:p text:style-name="First_20_paragraph">16.12.2015</text:p>
      <text:p text:style-name="Text_20_body"/>
      <text:p text:style-name="Text_20_body"><text:span text:style-name="T1">Для удобства москвичей центры госуслуг столицы подключились к Единой справочной службе Мэрии</text:span></text:p>
      <text:p text:style-name="Text_20_body">С 1 октября Единая справочная служба Мэрии Москвыстала принимать обращения граждан по единому номеру8 (495) 777-77-77. Многие горячие линии учреждений, организаций и ведомств города сразу же были переведены на этот номер. А теперь к нему подключились и центры госуслуг «Мои документы».</text:p>
      <text:p text:style-name="Text_20_body">Теперь все вопросы, касающиеся работы центров, можно задавать, позвонив по номеру 8 (495) 777-77-77. Запомнить его очень просто. Звоните, спрашивайте, узнавайте, уточняйте! Единая горячая линия работает ежедневно 24 часа.</text:p>
      <text:p text:style-name="Text_20_body">Действовавший ранее телефон горячей линии центров госуслуг 8 (495) 587-88-88 прекращает свою работу.</text:p>
      <text:p text:style-name="Text_20_body"><text:line-break/></text:p>
      <text:p text:style-name="Text_20_body">Адрес страницы: <text:a xlink:type="simple" xlink:href="http://ochakovo.mos.ru/presscenter/news/detail/2380101.html" office:name=""><text:span text:style-name="Definition">http://ochakovo.mos.ru/presscenter/news/detail/2380101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1T19:48:53Z</meta:creation-date>
    <dc:date>2024-09-11T19:48:53Z</dc:date>
  </office:meta>
</office:document-meta>
</file>