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тные-стоянки-резидентам-льготы"/>Платные стоянки: резидентам — льготы<text:bookmark-end text:name="платные-стоянки-резидентам-льготы"/></text:h>
      <text:p text:style-name="First_20_paragraph">10.12.2015</text:p>
      <text:p text:style-name="Text_20_body"><text:span text:style-name="T1">Чтобы воспользоваться ими, автомобилистам нужно оформить соответствующее разрешение</text:span></text:p>
      <text:p text:style-name="Text_20_body">Для начала уточним понятие «резидент». Резидентом считается собственник жилья или наниматель (при наличии регистрации и договора сроком не менее года), проживающий вблизи от платных парковок. Согласно закону, на одну квартиру предусмотрено два бесплатных места, то есть разрешение может получить и другой водитель, прописанный в этой квартире.</text:p>
      <text:p text:style-name="Text_20_body">Что же дает резидентное разрешение? Местные жители, в отличие от нерезидентов, имеют право бесплатно оставлять машину в зоне платной парковки своего района с 20:00 до 8:00. Для этого автовладельцам нужно оформить парковочное резидентное разрешение на <text:a xlink:type="simple" xlink:href="https://pgu.mos.ru/ru/" office:name=""><text:span text:style-name="Definition">портале государственных услуг</text:span></text:a> или в любом столичном многофункциональном центре.</text:p>
      <text:p text:style-name="Text_20_body">Итак, какие документы нужны для оформления разрешения? Пакет должен включать:</text:p>
      <text:p text:style-name="Text_20_body">– заявление (бланки имеются в центрах госуслуг);</text:p>
      <text:p text:style-name="Text_20_body">– паспорт;</text:p>
      <text:p text:style-name="Text_20_body">– регистрационные документы на автомобиль;</text:p>
      <text:p text:style-name="Text_20_body">– согласие собственников и нанимателей жилья, которое необходимо для резидента, владеющего долей в собственности на квартиру;</text:p>
      <text:p text:style-name="Text_20_body">– выписка из домовой книги;</text:p>
      <text:p text:style-name="Text_20_body">– договор коммерческого найма жилья.</text:p>
      <text:p text:style-name="Text_20_body">Решение о выдаче разрешения принимается в течение 6 дней.</text:p>
      <text:p text:style-name="Text_20_body">Важное примечание: на момент подачи заявления у автовладельца не должно быть неоплаченных штрафов за нарушение правил дорожного движения. Кроме того, после получения права на резидентную парковку три непогашенных штрафа могут стать причиной приостановления действия разрешения.</text:p>
      <text:p text:style-name="Text_20_body">При желании владелец машины, оформивший резидентное разрешение, может получить годовой абонемент, который обойдется ему в 3000 рублей, зато позволит оставлять автомобиль в районе проживания круглосуточно. Таким образом, местный житель будет платить за стоянку 8 рублей в день вместо стандартных 40 рублей в час для нерезидента.</text:p>
      <text:p text:style-name="Text_20_body">Добавим, что жители района, являющиеся ветеранами ВОВ, участниками обороны Москвы, несовершеннолетними узниками концлагерей, гетто и других мест принудительного заключения, героями Советского Союза, героями Российской Федерации, Полными кавалерами ордена Славы, героями Социалистического Труда, героями Труда Российской Федерации и Полными кавалерами ордена Трудовой Славы, могут оформить особое парковочное разрешение (не более одного на одно жилое помещение). В отличие от обычного резидентного оно позволит этим категориям граждан бесплатно круглосуточно оставлять свои автомобили в пределах всей зоны платных парковок.</text:p>
      <text:p text:style-name="Text_20_body"><text:line-break/></text:p>
      <text:p text:style-name="Text_20_body">Адрес страницы: <text:a xlink:type="simple" xlink:href="http://ochakovo.mos.ru/presscenter/news/detail/2366489.html" office:name=""><text:span text:style-name="Definition">http://ochakovo.mos.ru/presscenter/news/detail/2366489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22:14:34Z</meta:creation-date>
    <dc:date>2023-06-06T22:14:34Z</dc:date>
  </office:meta>
</office:document-meta>
</file>