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ширение-платной-парковки-в-москве-поддержано-всеми-советами-муниципальных-образований"/>Расширение платной парковки в Москве поддержано всеми советами муниципальных образований<text:bookmark-end text:name="расширение-платной-парковки-в-москве-поддержано-всеми-советами-муниципальных-образований"/></text:h>
      <text:p text:style-name="First_20_paragraph">09.12.2015</text:p>
      <text:p text:style-name="Text_20_body"><text:line-break/><text:line-break/><text:span text:style-name="T1">Депутаты всех 57 муниципальных округов одобрили введение платной парковки на 291 улице города</text:span><text:line-break/><text:line-break/>Очередные адреса платной парковки получили одобрение со стороны советов муниципальных депутатов. Об этом в ходе заседания президиума совета муниципальных образований Москвы 9 декабря сообщил председатель совета Владимир Дудочкин.<text:line-break/>«Предлагается принять решение по первому вопросу, принять к сведению информацию об итогах рассмотрения советами депутатов муниципальных округов об инициативах департамента транспорта и развития дорожно-транспортной инфраструктуры Москвы о расширении зон платной парковки. Второе, отметить, что советы депутатов всех 57 муниципальных округов, которые департаментом транспорта и развития дорожно-транспортной инфраструктуры Москвы предложены к расширению зон платной парковки поддержали введение платной парковки на 291 улице», - сказал председатель совета. Он также подчеркнул, что треть адресов вошли в список по предложению муниципальных депутатов.<text:line-break/>Однако Департамент транспорта не поддержал предложения муниципальных депутатов по введению зоны платных парковок на 40 улицах столицы, так как там отсутствует транспортная необходимость.<text:line-break/>Напомним, что в Москве в конце декабря планируется организовать новые зоны платной парковки. Они будут введены в частности в пяти районах ЗАО: Тропарево-Никулино, Дорогомилово, Крылатское, Филевский парк и Кунцево.<text:line-break/>В Дорогомилово новые платные парковки создадут на Кутузовском проезде, на Поклонной улице, улице 1812 года, Кутузовском проспекте (от пересечения с Третьим транспортным кольцом до пересечения с улицей Генерала Ермолова), улице Барклая (от пересечения с полосой отвода Московской кольцевой железной дороги Смоленского направления до пересечения с Кутузовским проспектом), улицах Генерала Ермолова и Дениса Давыдова.<text:line-break/>В Кунцево платные парковки организуют на Ельнинской и Ярцевской улицах.<text:line-break/>В Тропарево-Никулино — на Рузской улице (от пересечения с улицей Покрышкина до пересечения с улицей Коштоянца), на улице Коштоянца (от пересечения с проспектом Вернадского до пересечения с проездом Олимпийской деревни) и на улице Покрышкина (от пересечения с проспектом Вернадского до пересечения с улицей Академика Анохина).<text:line-break/>В Крылатском платная парковка появится на улице Крылатской от дома 14 до дома 25 (включительно).<text:line-break/>В районе Филевский парк — на Сеславинской улице от дома 8 до дома 18 и на улице Барклая (от пересечения с Большой Филевской улицей до пересечения с полосой отвода Московской кольцевой железной дороги Смоленского направления).</text:p>
      <text:p text:style-name="Text_20_body"><text:line-break/></text:p>
      <text:p text:style-name="Text_20_body">Адрес страницы: <text:a xlink:type="simple" xlink:href="http://ochakovo.mos.ru/presscenter/news/detail/2361635.html" office:name=""><text:span text:style-name="Definition">http://ochakovo.mos.ru/presscenter/news/detail/2361635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7T11:37:30Z</meta:creation-date>
    <dc:date>2023-07-17T11:37:30Z</dc:date>
  </office:meta>
</office:document-meta>
</file>