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жители-района-очаково-матвеевское"/>Уважаемые жители района Очаково-Матвеевское!<text:bookmark-end text:name="уважаемые-жители-района-очаково-матвеевское"/></text:h>
      <text:p text:style-name="First_20_paragraph">23.11.2015</text:p>
      <text:p text:style-name="Text_20_body">В Западном административном округе в приемной префектуры («Служба одного окна») в кабинете № 106 создан консультативный пункт по вопросам платной парковки.</text:p>
      <text:p text:style-name="Text_20_body">Время работы пункта с 08.00 до 17.00. Телефоны <text:a xlink:type="simple" xlink:href="tel:%2B7%20%28495%29%20443-43-35" office:name=""><text:span text:style-name="Definition"><text:span text:style-name="T1">+7 (495) 443-43-35</text:span></text:span></text:a><text:span text:style-name="T1"> доб. 1138</text:span> и <text:a xlink:type="simple" xlink:href="tel:%2B7%20%28495%29%20443-64-63" office:name=""><text:span text:style-name="Definition"><text:span text:style-name="T1">+7 (495) 443-64-63</text:span></text:span></text:a>.</text:p>
      <text:p text:style-name="Text_20_body"><text:line-break/></text:p>
      <text:p text:style-name="Text_20_body">Адрес страницы: <text:a xlink:type="simple" xlink:href="http://ochakovo.mos.ru/presscenter/news/detail/2321755.html" office:name=""><text:span text:style-name="Definition">http://ochakovo.mos.ru/presscenter/news/detail/2321755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5:01:54Z</meta:creation-date>
    <dc:date>2024-09-25T05:01:54Z</dc:date>
  </office:meta>
</office:document-meta>
</file>