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из-очаково-матвеевского-посетили-коломну"/>Школьники из Очаково-Матвеевского посетили Коломну<text:bookmark-end text:name="школьники-из-очаково-матвеевского-посетили-коломну"/></text:h>
      <text:p text:style-name="First_20_paragraph">11.10.2023</text:p>
      <text:p text:style-name="Text_20_body">11.10.2023</text:p>
      <text:p text:style-name="Text_20_body">Для учеников школы № 814 организовали познавательную экскурсионную поездку в город Коломну Московской области. Она была приурочена к Дню туризма, сообщается на странице учебного заведения в соцсети <text:a xlink:type="simple" xlink:href="https://vk.com/sch814?w=wall-178203189_3578" office:name=""><text:span text:style-name="Definition">«ВКонтакте»</text:span></text:a>.<text:line-break/><text:line-break/>Ребята вместе с гидами совершили обзорную экскурсию по исторической части города и Коломенскому Кремлю. В усадьбе Сурановых, где сейчас расположен Музей пастилы, во время чаепития они узнали об истории этого лакомства, технологии его изготовления и поучаствовали в дегустации.<text:line-break/><text:line-break/>В Музее «Калачная» школьникам представили спектакль из четырех актов: «Приготовление хмелевой закваски», «Смесь муки», «Разделка теста на ледяном столе» и «Выпекание». В завершение они попробовали калачи с маслом.<text:line-break/><text:line-break/>Коломна находится примерно посередине между Рязанью и Москвой. Ее называют городом ремесленников, ежегодно сюда приезжают около 1,5 млн туристов.</text:p>
      <text:p text:style-name="Text_20_body">-- Фото: школа № 814</text:p>
      <text:p text:style-name="Text_20_body"><text:line-break/></text:p>
      <text:p text:style-name="Text_20_body">Адрес страницы: <text:a xlink:type="simple" xlink:href="http://ochakovo.mos.ru/presscenter/news/detail/11891679.html" office:name=""><text:span text:style-name="Definition">http://ochakovo.mos.ru/presscenter/news/detail/11891679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1T16:18:49Z</meta:creation-date>
    <dc:date>2023-10-11T16:18:49Z</dc:date>
  </office:meta>
</office:document-meta>
</file>