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лощадке-фестиваля-пасхальный-дар-на-матвеевской-улице-можно-будет-приобрести-сувениры"/>На площадке фестиваля «Пасхальный дар» на Матвеевской улице можно будет приобрести сувениры<text:bookmark-end text:name="на-площадке-фестиваля-пасхальный-дар-на-матвеевской-улице-можно-будет-приобрести-сувениры"/></text:h>
      <text:p text:style-name="First_20_paragraph">14.04.2023</text:p>
      <text:p text:style-name="Text_20_body">На площадке фестиваля «Пасхальный дар», которая откроется 15 апреля в Очаково-Матвеевском, можно будет приобрести сувениры. Об этом сообщается на официальном <text:a xlink:type="simple" xlink:href="https://www.mos.ru/news/item/122366073/" office:name=""><text:span text:style-name="Definition">портале</text:span></text:a> мэра и правительства Москвы.<text:line-break/><text:line-break/>Жители и гости столицы смогут купить разделочные доски, ложки, лопатки, подносы из дерева и эпоксидной смолы. Также будут продаваться изделия ручной работы: лейки, шкатулки, предметы из стекла и керамики, декоративные свечи, искусственные и живые цветы.<text:line-break/><text:line-break/>Напомним, площадка расположится по адресу: улица Матвеевская, вл. 2. На ней будут учить работать с деревом методом выпиливания из фанеры, мастерить скворечник, деревянную подставку для пасхальных яиц и т.д. Кроме того, гостей ожидают кулинарные шоу на офирах.<text:line-break/><text:line-break/>Ознакомиться с расписанием мероприятий можно на сайте <text:a xlink:type="simple" xlink:href="https://moscowseasons.com/event/stolarnaa-masterskaa-i-sou-na-ofirah-v-ocakovo-matveevskom/" office:name=""><text:span text:style-name="Definition">«Московских сезонов»</text:span></text:a>.</text:p>
      <text:p text:style-name="Text_20_body">-- Фото: портал мэра и правительства Москвы</text:p>
      <text:p text:style-name="Text_20_body"><text:line-break/></text:p>
      <text:p text:style-name="Text_20_body">Адрес страницы: <text:a xlink:type="simple" xlink:href="http://ochakovo.mos.ru/presscenter/news/detail/11531781.html" office:name=""><text:span text:style-name="Definition">http://ochakovo.mos.ru/presscenter/news/detail/11531781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3T09:32:18Z</meta:creation-date>
    <dc:date>2024-05-03T09:32:18Z</dc:date>
  </office:meta>
</office:document-meta>
</file>